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/>
    </style:style>
    <style:style style:name="P2" style:parent-style-name="Normal" style:family="paragraph">
      <style:text-properties fo:font-size="10pt" style:font-size-asian="10pt" style:font-size-complex="10pt"/>
    </style:style>
    <style:style style:name="P3" style:parent-style-name="Normal" style:family="paragraph">
      <style:text-properties fo:font-size="10pt" style:font-size-asian="10pt" style:font-size-complex="10pt"/>
    </style:style>
    <style:style style:name="P4" style:parent-style-name="Normal" style:family="paragraph">
      <style:text-properties fo:font-size="10pt" style:font-size-asian="10pt" style:font-size-complex="10pt"/>
    </style:style>
    <style:style style:name="P5" style:parent-style-name="ListParagraph" style:list-style-name="LFO1" style:family="paragraph">
      <style:text-properties fo:font-size="10pt" style:font-size-asian="10pt" style:font-size-complex="10pt"/>
    </style:style>
    <style:style style:name="P6" style:parent-style-name="ListParagraph" style:list-style-name="LFO1" style:family="paragraph">
      <style:text-properties fo:font-size="10pt" style:font-size-asian="10pt" style:font-size-complex="10pt"/>
    </style:style>
    <style:style style:name="P7" style:parent-style-name="ListParagraph" style:list-style-name="LFO1" style:family="paragraph">
      <style:text-properties fo:font-size="10pt" style:font-size-asian="10pt" style:font-size-complex="10pt"/>
    </style:style>
    <style:style style:name="P8" style:parent-style-name="ListParagraph" style:list-style-name="LFO1" style:family="paragraph">
      <style:text-properties fo:font-size="10pt" style:font-size-asian="10pt" style:font-size-complex="10pt"/>
    </style:style>
    <style:style style:name="P9" style:parent-style-name="ListParagraph" style:list-style-name="LFO1" style:family="paragraph">
      <style:text-properties fo:font-size="10pt" style:font-size-asian="10pt" style:font-size-complex="10pt"/>
    </style:style>
    <style:style style:name="P10" style:parent-style-name="ListParagraph" style:list-style-name="LFO1" style:family="paragraph">
      <style:text-properties fo:font-size="10pt" style:font-size-asian="10pt" style:font-size-complex="10pt"/>
    </style:style>
    <style:style style:name="P11" style:parent-style-name="ListParagraph" style:list-style-name="LFO1" style:family="paragraph">
      <style:text-properties fo:font-size="10pt" style:font-size-asian="10pt" style:font-size-complex="10pt"/>
    </style:style>
    <style:style style:name="P12" style:parent-style-name="ListParagraph" style:list-style-name="LFO1" style:family="paragraph">
      <style:text-properties fo:font-size="10pt" style:font-size-asian="10pt" style:font-size-complex="10pt"/>
    </style:style>
    <style:style style:name="P13" style:parent-style-name="Normal" style:family="paragraph">
      <style:text-properties fo:font-size="10pt" style:font-size-asian="10pt" style:font-size-complex="10pt"/>
    </style:style>
    <style:style style:name="P14" style:parent-style-name="Normal" style:family="paragraph">
      <style:paragraph-properties fo:margin-left="0.4916in">
        <style:tab-stops/>
      </style:paragraph-properties>
    </style:style>
    <style:style style:name="T15" style:parent-style-name="DefaultParagraphFont" style:family="text">
      <style:text-properties fo:font-size="10pt" style:font-size-asian="10pt" style:font-size-complex="10pt"/>
    </style:style>
  </office:automatic-styles>
  <office:body>
    <office:text text:use-soft-page-breaks="true">
      <text:p text:style-name="P1">Fundargerð stjórnarfundar</text:p>
      <text:p text:style-name="P2">Dagsetning 17.maí 2026 Kl: 10:00</text:p>
      <text:p text:style-name="P3">Mætt: Stella Sif Gísladóttir, Ragnheiður Arnardóttir, Vignir Sigurðsson og Kristín Hafsteinsdóttir</text:p>
      <text:p text:style-name="P4"/>
      <text:list text:style-name="LFO1" text:continue-numbering="true">
        <text:list-item>
          <text:p text:style-name="P5">Talað um að virkja deildina meira og halda t.d fræðslukvöld og fyrirlestra.</text:p>
        </text:list-item>
        <text:list-item>
          <text:p text:style-name="P6">Búið er að senda inn beiðni fyrir nýjan dómara á deildarsýninguna Judith.</text:p>
        </text:list-item>
        <text:list-item>
          <text:p text:style-name="P7">Hugsa um plan B fyrir sýninguna ef að það verður brjálað veður. Kom hugmynd að tala við Láru og athuga mað aðstöðuna hjá þim.</text:p>
        </text:list-item>
        <text:list-item>
          <text:p text:style-name="P8">Fara að auglýsa deildarsýninguna þegar að samþykki er komið frá HRFÍ</text:p>
        </text:list-item>
        <text:list-item>
          <text:p text:style-name="P9">Heyra í Dýrabæ og reyna að klára samninga við þá.</text:p>
        </text:list-item>
        <text:list-item>
          <text:p text:style-name="P10">Athuga með hvort að einhver matarvagn vill vera á sýningunni og hvort það sé leyfilegt á svæðinu.</text:p>
        </text:list-item>
        <text:list-item>
          <text:p text:style-name="P11">Á fræðslukvöldin að bjóða fleirum en bara okkar deild.</text:p>
        </text:list-item>
        <text:list-item>
          <text:p text:style-name="P12">Á næsta ári að hafa kannski tvæ sýningar eina fyrrihluta árs og aðra seinnihluta.</text:p>
        </text:list-item>
      </text:list>
      <text:p text:style-name="P13"/>
      <text:p text:style-name="P14"><text:span text:style-name="T15">Fundi slitið kl 11:15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s" fo:country="I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Rúnar Róbertsson</meta:initial-creator>
    <dc:creator>Rúnar Róbertsson</dc:creator>
    <meta:creation-date>2026-05-23T14:04:00Z</meta:creation-date>
    <dc:date>2026-05-23T14:13:00Z</dc:date>
    <meta:template xlink:href="Normal" xlink:type="simple"/>
    <meta:editing-cycles>1</meta:editing-cycles>
    <meta:editing-duration>PT540S</meta:editing-duration>
    <meta:document-statistic meta:page-count="1" meta:paragraph-count="1" meta:word-count="121" meta:character-count="811" meta:row-count="5" meta:non-whitespace-character-count="691"/>
  </office:meta>
</office:document-meta>
</file>