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/>
    </style:style>
  </office:automatic-styles>
  <office:body>
    <office:text text:use-soft-page-breaks="true">
      <text:p text:style-name="P1">Fundargerð stjórnar</text:p>
      <text:p text:style-name="Normal">Fjár- og hjarðhundadeild</text:p>
      <text:p text:style-name="Normal">Dagsetning: 15.02.2026</text:p>
      <text:p text:style-name="Normal">Fundarstaður: Brauð &amp; Co</text:p>
      <text:p text:style-name="Normal">Fundartími: 10:00 – fundur settur kl. 10:00</text:p>
      <text:p text:style-name="Normal">Mættir stjórnarmenn</text:p>
      <text:p text:style-name="Normal">Ragnheiður Arnardóttir, Stella Sif Gísladóttir, Kristín Hafsteinsdóttir og Vignir<text:s/>Sigurðsson</text:p>
      <text:p text:style-name="Normal"/>
      <text:p text:style-name="Normal">1. Dómarar fyrir tvöfalda afmælissýningu</text:p>
      <text:p text:style-name="Normal">Stjórn samþykkti að Johana Dadej og Eva Eriksson verði dómarar á tvöföldu afmælissýningunni.</text:p>
      <text:p text:style-name="Normal">2. Flug og gisting dómara</text:p>
      <text:p text:style-name="Normal">Kanna flug fyrir dómara og gistingu. Reyna að hafa þær ekki of langt frá sýningarstað</text:p>
      <text:p text:style-name="Normal">3. Dagsetning afmælissýningar</text:p>
      <text:p text:style-name="Normal">Stjórn staðfesti að afmælissýningin fari fram dagana 29.–30. ágúst.</text:p>
      <text:p text:style-name="Normal">4. Staðsetning sýningar</text:p>
      <text:p text:style-name="Normal">Samþykkt var að sýningin verði haldin í skíðabrekkanum í Ártúnsholti.</text:p>
      <text:p text:style-name="Normal">5. Ungliðar</text:p>
      <text:p text:style-name="Normal">Stjórn samþykkti að hefja leit að dómara fyrir unga sýnendur.</text:p>
      <text:p text:style-name="Normal">6. Fjáröflun</text:p>
      <text:p text:style-name="Normal">Stjórn var upplýst um að söfnun á bingóvinningum gangi vel.</text:p>
      <text:p text:style-name="Normal">7. Kynning og upplýsingamiðlun</text:p>
      <text:p text:style-name="Normal">Samþykkt var að stofna Facebook-viðburð fyrir<text:s/>Bingó í lok febrúar. Ákveðið var að bæta upplýsingaflæði og</text:p>
      <text:p text:style-name="Normal">fréttir á heimasíðu deildarinnar.</text:p>
      <text:p text:style-name="Normal"/>
      <text:p text:style-name="Normal">Fundi slitið að loknum umræðum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s" fo:country="I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únar Róbertsson</meta:initial-creator>
    <dc:creator>Rúnar Róbertsson</dc:creator>
    <meta:creation-date>2026-02-15T16:30:00Z</meta:creation-date>
    <dc:date>2026-02-15T16:37:00Z</dc:date>
    <meta:template xlink:href="Normal" xlink:type="simple"/>
    <meta:editing-cycles>3</meta:editing-cycles>
    <meta:editing-duration>PT420S</meta:editing-duration>
    <meta:document-statistic meta:page-count="1" meta:paragraph-count="2" meta:word-count="155" meta:character-count="1038" meta:row-count="7" meta:non-whitespace-character-count="885"/>
  </office:meta>
</office:document-meta>
</file>